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margin-bottom="0.0833in"/>
    </style:style>
    <style:style style:name="T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P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7" style:parent-style-name="內文" style:family="paragraph">
      <style:paragraph-properties fo:widows="2" fo:orphans="2" fo:margin-bottom="0.0833in"/>
    </style:style>
    <style:style style:name="T8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widows="2" fo:orphans="2" fo:margin-bottom="0.1666in"/>
    </style:style>
    <style:style style:name="T1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1" style:parent-style-name="預設段落字型" style:family="text">
      <style:text-properties style:font-name="Arial" style:font-name-asian="新細明體" style:font-name-complex="Arial" fo:font-weight="bold" style:font-weight-asian="bold" fo:color="#1B1C1D" style:letter-kerning="false" style:font-size-complex="12pt"/>
    </style:style>
    <style:style style:name="T1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5" style:parent-style-name="內文" style:family="paragraph">
      <style:paragraph-properties fo:widows="2" fo:orphans="2" fo:margin-bottom="0.1666in"/>
    </style:style>
    <style:style style:name="T1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27" style:parent-style-name="內文" style:family="paragraph">
      <style:paragraph-properties fo:widows="2" fo:orphans="2" fo:margin-bottom="0.1666in"/>
    </style:style>
    <style:style style:name="T2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1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2" style:parent-style-name="內文" style:family="paragraph">
      <style:paragraph-properties fo:widows="2" fo:orphans="2" fo:margin-bottom="0.0833in"/>
    </style:style>
    <style:style style:name="T33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widows="2" fo:orphans="2" fo:margin-bottom="0.1666in"/>
    </style:style>
    <style:style style:name="T3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9" style:parent-style-name="內文" style:family="paragraph">
      <style:paragraph-properties fo:widows="2" fo:orphans="2" fo:margin-bottom="0.0833in"/>
    </style:style>
    <style:style style:name="T4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41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4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4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47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4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4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51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59" style:parent-style-name="內文" style:list-style-name="LFO1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6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6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65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66" style:parent-style-name="內文" style:family="paragraph">
      <style:paragraph-properties fo:widows="2" fo:orphans="2" fo:margin-bottom="0.0833in"/>
    </style:style>
    <style:style style:name="T6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68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6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0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2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4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6" style:parent-style-name="內文" style:list-style-name="LFO2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  <style:text-properties style:font-name="Arial" style:font-name-asian="新細明體" style:font-name-complex="Arial" fo:color="#1B1C1D" style:letter-kerning="false" style:font-size-complex="12pt"/>
    </style:style>
    <style:style style:name="P77" style:parent-style-name="內文" style:family="paragraph">
      <style:paragraph-properties fo:widows="2" fo:orphans="2" fo:margin-bottom="0.1666in"/>
    </style:style>
    <style:style style:name="T7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7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8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ableColumn82" style:family="table-column">
      <style:table-column-properties style:column-width="1.4833in"/>
    </style:style>
    <style:style style:name="TableColumn83" style:family="table-column">
      <style:table-column-properties style:column-width="2.6319in"/>
    </style:style>
    <style:style style:name="TableColumn84" style:family="table-column">
      <style:table-column-properties style:column-width="1.6416in"/>
    </style:style>
    <style:style style:name="Table81" style:family="table">
      <style:table-properties style:width="5.7569in" fo:margin-left="0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87" style:parent-style-name="內文" style:family="paragraph">
      <style:paragraph-properties fo:widows="2" fo:orphans="2"/>
    </style:style>
    <style:style style:name="T8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8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90" style:parent-style-name="內文" style:family="paragraph">
      <style:paragraph-properties fo:widows="2" fo:orphans="2"/>
    </style:style>
    <style:style style:name="T9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9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93" style:parent-style-name="內文" style:family="paragraph">
      <style:paragraph-properties fo:widows="2" fo:orphans="2"/>
    </style:style>
    <style:style style:name="T9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99" style:family="table-row">
      <style:table-row-properties/>
    </style:style>
    <style:style style:name="TableCell10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01" style:parent-style-name="內文" style:family="paragraph">
      <style:paragraph-properties fo:widows="2" fo:orphans="2"/>
    </style:style>
    <style:style style:name="T10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0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0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05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06" style:parent-style-name="內文" style:family="paragraph">
      <style:paragraph-properties fo:widows="2" fo:orphans="2"/>
    </style:style>
    <style:style style:name="T10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08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09" style:parent-style-name="內文" style:family="paragraph">
      <style:paragraph-properties fo:widows="2" fo:orphans="2"/>
    </style:style>
    <style:style style:name="T11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111" style:family="table-row">
      <style:table-row-properties/>
    </style:style>
    <style:style style:name="TableCell11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13" style:parent-style-name="內文" style:family="paragraph">
      <style:paragraph-properties fo:widows="2" fo:orphans="2"/>
    </style:style>
    <style:style style:name="T11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15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16" style:parent-style-name="內文" style:family="paragraph">
      <style:paragraph-properties fo:widows="2" fo:orphans="2"/>
    </style:style>
    <style:style style:name="T11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18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19" style:parent-style-name="內文" style:family="paragraph">
      <style:paragraph-properties fo:widows="2" fo:orphans="2"/>
    </style:style>
    <style:style style:name="T12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121" style:family="table-row">
      <style:table-row-properties/>
    </style:style>
    <style:style style:name="TableCell12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23" style:parent-style-name="內文" style:family="paragraph">
      <style:paragraph-properties fo:widows="2" fo:orphans="2"/>
    </style:style>
    <style:style style:name="T12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2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2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27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28" style:parent-style-name="內文" style:family="paragraph">
      <style:paragraph-properties fo:widows="2" fo:orphans="2"/>
    </style:style>
    <style:style style:name="T12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34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35" style:parent-style-name="內文" style:family="paragraph">
      <style:paragraph-properties fo:widows="2" fo:orphans="2"/>
    </style:style>
    <style:style style:name="T13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P137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38" style:parent-style-name="內文" style:family="paragraph">
      <style:paragraph-properties fo:widows="2" fo:orphans="2" fo:margin-bottom="0.0833in"/>
    </style:style>
    <style:style style:name="T139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widows="2" fo:orphans="2" fo:margin-bottom="0.1666in"/>
    </style:style>
    <style:style style:name="T14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4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43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14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45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46" style:parent-style-name="內文" style:family="paragraph">
      <style:paragraph-properties fo:widows="2" fo:orphans="2" fo:margin-bottom="0.0833in"/>
    </style:style>
    <style:style style:name="T14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1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54" style:parent-style-name="內文" style:family="paragraph">
      <style:paragraph-properties fo:widows="2" fo:orphans="2" fo:margin-bottom="0.1666in"/>
    </style:style>
    <style:style style:name="T1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60" style:parent-style-name="內文" style:family="paragraph">
      <style:paragraph-properties fo:widows="2" fo:orphans="2" fo:margin-bottom="0.1666in"/>
    </style:style>
    <style:style style:name="T16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6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6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64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65" style:parent-style-name="內文" style:family="paragraph">
      <style:paragraph-properties fo:widows="2" fo:orphans="2" fo:margin-bottom="0.0833in"/>
    </style:style>
    <style:style style:name="T16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7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71" style:parent-style-name="內文" style:family="paragraph">
      <style:paragraph-properties fo:widows="2" fo:orphans="2" fo:margin-bottom="0.1666in"/>
    </style:style>
    <style:style style:name="T17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4" style:parent-style-name="預設段落字型" style:family="text">
      <style:text-properties style:font-name="Arial" style:font-name-asian="新細明體" style:font-name-complex="Arial" fo:color="#575B5F" style:letter-kerning="false" style:text-position="super 64.2%" fo:font-size="7pt" style:font-size-asian="7pt" style:font-size-complex="7pt"/>
    </style:style>
    <style:style style:name="T1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76" style:parent-style-name="內文" style:family="paragraph">
      <style:paragraph-properties fo:widows="2" fo:orphans="2" fo:margin-bottom="0.1666in"/>
    </style:style>
    <style:style style:name="T17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8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81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82" style:parent-style-name="內文" style:family="paragraph">
      <style:paragraph-properties fo:widows="2" fo:orphans="2" fo:margin-bottom="0.0833in"/>
    </style:style>
    <style:style style:name="T18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90" style:parent-style-name="內文" style:family="paragraph">
      <style:paragraph-properties fo:widows="2" fo:orphans="2" fo:margin-bottom="0.1666in"/>
    </style:style>
    <style:style style:name="T19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94" style:parent-style-name="內文" style:family="paragraph">
      <style:paragraph-properties fo:widows="2" fo:orphans="2"/>
    </style:style>
    <style:style style:name="T195" style:parent-style-name="預設段落字型" style:family="text">
      <style:text-properties style:font-name="Arial" style:font-name-asian="新細明體" style:font-name-complex="Arial" fo:font-weight="bold" style:font-weight-asian="bold" fo:color="#000000" style:letter-kerning="false" style:font-size-complex="12pt"/>
    </style:style>
    <style:style style:name="T196" style:parent-style-name="預設段落字型" style:family="text">
      <style:text-properties style:font-name="Arial" style:font-name-asian="新細明體" style:font-name-complex="Arial" fo:font-weight="bold" style:font-weight-asian="bold" fo:color="#000000" style:letter-kerning="false" style:font-size-complex="12pt"/>
    </style:style>
    <style:style style:name="P197" style:parent-style-name="內文" style:family="paragraph">
      <style:paragraph-properties fo:widows="2" fo:orphans="2"/>
    </style:style>
    <style:style style:name="T198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199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0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1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2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3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4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5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6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7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8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9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P210" style:parent-style-name="內文" style:family="paragraph">
      <style:paragraph-properties fo:widows="2" fo:orphans="2" fo:margin-bottom="0.1666in"/>
    </style:style>
    <style:style style:name="T21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225" style:parent-style-name="內文" style:family="paragraph">
      <style:paragraph-properties fo:widows="2" fo:orphans="2" fo:margin-bottom="0.1666in"/>
    </style:style>
    <style:style style:name="T22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22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22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ableColumn230" style:family="table-column">
      <style:table-column-properties style:column-width="0.4534in"/>
    </style:style>
    <style:style style:name="TableColumn231" style:family="table-column">
      <style:table-column-properties style:column-width="1.0548in"/>
    </style:style>
    <style:style style:name="TableColumn232" style:family="table-column">
      <style:table-column-properties style:column-width="1.7138in"/>
    </style:style>
    <style:style style:name="TableColumn233" style:family="table-column">
      <style:table-column-properties style:column-width="1.3819in"/>
    </style:style>
    <style:style style:name="TableColumn234" style:family="table-column">
      <style:table-column-properties style:column-width="1.1527in"/>
    </style:style>
    <style:style style:name="Table229" style:family="table">
      <style:table-properties style:width="5.7569in" fo:margin-left="0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37" style:parent-style-name="內文" style:family="paragraph">
      <style:paragraph-properties fo:widows="2" fo:orphans="2"/>
    </style:style>
    <style:style style:name="T23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3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40" style:parent-style-name="內文" style:family="paragraph">
      <style:paragraph-properties fo:widows="2" fo:orphans="2"/>
    </style:style>
    <style:style style:name="T24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4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43" style:parent-style-name="內文" style:family="paragraph">
      <style:paragraph-properties fo:widows="2" fo:orphans="2"/>
    </style:style>
    <style:style style:name="T24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45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46" style:parent-style-name="內文" style:family="paragraph">
      <style:paragraph-properties fo:widows="2" fo:orphans="2"/>
    </style:style>
    <style:style style:name="T24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4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4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5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51" style:parent-style-name="內文" style:family="paragraph">
      <style:paragraph-properties fo:widows="2" fo:orphans="2"/>
    </style:style>
    <style:style style:name="T25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53" style:family="table-row">
      <style:table-row-properties/>
    </style:style>
    <style:style style:name="TableCell254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55" style:parent-style-name="內文" style:family="paragraph">
      <style:paragraph-properties fo:widows="2" fo:orphans="2"/>
    </style:style>
    <style:style style:name="T25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5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58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59" style:parent-style-name="內文" style:family="paragraph">
      <style:paragraph-properties fo:widows="2" fo:orphans="2"/>
    </style:style>
    <style:style style:name="T26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6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6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64" style:parent-style-name="內文" style:family="paragraph">
      <style:paragraph-properties fo:widows="2" fo:orphans="2"/>
    </style:style>
    <style:style style:name="T26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67" style:parent-style-name="內文" style:family="paragraph">
      <style:paragraph-properties fo:widows="2" fo:orphans="2"/>
    </style:style>
    <style:style style:name="T26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70" style:parent-style-name="內文" style:family="paragraph">
      <style:paragraph-properties fo:widows="2" fo:orphans="2"/>
    </style:style>
    <style:style style:name="T27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72" style:family="table-row">
      <style:table-row-properties/>
    </style:style>
    <style:style style:name="TableCell27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74" style:parent-style-name="內文" style:family="paragraph">
      <style:paragraph-properties fo:widows="2" fo:orphans="2"/>
    </style:style>
    <style:style style:name="T27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7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77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78" style:parent-style-name="內文" style:family="paragraph">
      <style:paragraph-properties fo:widows="2" fo:orphans="2"/>
    </style:style>
    <style:style style:name="T27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81" style:parent-style-name="內文" style:family="paragraph">
      <style:paragraph-properties fo:widows="2" fo:orphans="2"/>
    </style:style>
    <style:style style:name="T28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84" style:parent-style-name="內文" style:family="paragraph">
      <style:paragraph-properties fo:widows="2" fo:orphans="2"/>
    </style:style>
    <style:style style:name="T28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87" style:parent-style-name="內文" style:family="paragraph">
      <style:paragraph-properties fo:widows="2" fo:orphans="2"/>
    </style:style>
    <style:style style:name="T28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89" style:family="table-row">
      <style:table-row-properties/>
    </style:style>
    <style:style style:name="TableCell29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91" style:parent-style-name="內文" style:family="paragraph">
      <style:paragraph-properties fo:widows="2" fo:orphans="2"/>
    </style:style>
    <style:style style:name="T29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94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95" style:parent-style-name="內文" style:family="paragraph">
      <style:paragraph-properties fo:widows="2" fo:orphans="2"/>
    </style:style>
    <style:style style:name="T29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9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300" style:parent-style-name="內文" style:family="paragraph">
      <style:paragraph-properties fo:widows="2" fo:orphans="2"/>
    </style:style>
    <style:style style:name="T30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30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307" style:parent-style-name="內文" style:family="paragraph">
      <style:paragraph-properties fo:widows="2" fo:orphans="2"/>
    </style:style>
    <style:style style:name="T30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31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314" style:parent-style-name="內文" style:family="paragraph">
      <style:paragraph-properties fo:widows="2" fo:orphans="2"/>
    </style:style>
    <style:style style:name="T31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P318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19" style:parent-style-name="內文" style:family="paragraph">
      <style:paragraph-properties fo:widows="2" fo:orphans="2" fo:margin-bottom="0.0833in"/>
    </style:style>
    <style:style style:name="T320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21" style:parent-style-name="內文" style:family="paragraph">
      <style:paragraph-properties fo:widows="2" fo:orphans="2" fo:margin-bottom="0.1666in"/>
    </style:style>
    <style:style style:name="T3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2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27" style:parent-style-name="內文" style:family="paragraph">
      <style:paragraph-properties fo:widows="2" fo:orphans="2" fo:margin-bottom="0.0833in"/>
    </style:style>
    <style:style style:name="T32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29" style:parent-style-name="內文" style:family="paragraph">
      <style:paragraph-properties fo:widows="2" fo:orphans="2" fo:margin-bottom="0.1666in"/>
    </style:style>
    <style:style style:name="T33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31" style:parent-style-name="內文" style:family="paragraph">
      <style:paragraph-properties fo:widows="2" fo:orphans="2" fo:margin-bottom="0.0833in"/>
    </style:style>
    <style:style style:name="T33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35" style:parent-style-name="內文" style:list-style-name="LFO3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3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3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3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43" style:parent-style-name="內文" style:list-style-name="LFO3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4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49" style:parent-style-name="內文" style:list-style-name="LFO3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35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1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6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61" style:parent-style-name="內文" style:family="paragraph">
      <style:paragraph-properties fo:widows="2" fo:orphans="2"/>
      <style:text-properties style:font-name="新細明體" style:font-name-asian="新細明體" style:font-name-complex="新細明體" fo:color="#0070C0" style:letter-kerning="false" style:font-size-complex="12pt"/>
    </style:style>
    <style:style style:name="P362" style:parent-style-name="內文" style:family="paragraph">
      <style:paragraph-properties fo:widows="2" fo:orphans="2" fo:margin-bottom="0.0833in"/>
    </style:style>
    <style:style style:name="T363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64" style:parent-style-name="內文" style:family="paragraph">
      <style:paragraph-properties fo:widows="2" fo:orphans="2" fo:margin-bottom="0.1666in"/>
    </style:style>
    <style:style style:name="T36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6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67" style:parent-style-name="內文" style:family="paragraph">
      <style:paragraph-properties fo:widows="2" fo:orphans="2" fo:margin-bottom="0.0833in"/>
    </style:style>
    <style:style style:name="T36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69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7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7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73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7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1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8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8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5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8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8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9" style:parent-style-name="內文" style:list-style-name="LFO7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39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9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95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6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7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8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9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0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1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2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3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4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5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6" style:parent-style-name="內文" style:family="paragraph">
      <style:paragraph-properties fo:widows="2" fo:orphans="2" style:vertical-align="baseline" fo:margin-bottom="0.0833in"/>
    </style:style>
    <style:style style:name="T40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</office:automatic-styles>
  <office:body>
    <office:text text:use-soft-page-breaks="true">
      <text:h text:style-name="P1" text:outline-level="1"><text:span text:style-name="T2">科學探索與創新學習計畫書：攜手</text:span><text:span text:style-name="T3">國、國、高中</text:span><text:span text:style-name="T4">職學校</text:span><text:span text:style-name="T5">，探索諾貝爾科學之美與永續未來</text:span></text:h>
      <text:p text:style-name="P6"/>
      <text:h text:style-name="P7" text:outline-level="2"><text:span text:style-name="T8">前言與計畫宗旨</text:span></text:h>
      <text:p text:style-name="P9"><text:span text:style-name="T10">本計畫由</text:span><text:span text:style-name="T11">中研院原分所</text:span><text:span text:style-name="T12">和</text:span><text:span text:style-name="T13">遠哲科學教育基金會</text:span><text:span text:style-name="T14">（以下簡稱本基金會）為學生提供一場結合探索、體驗與實作的沉浸式科學學習。基金會致力於將科學知識以生動活潑的方式呈現，激發學生對科學的熱情與好奇心，作為學校正規科學課程的有力延伸。</text:span></text:p>
      <text:p text:style-name="P15"><text:span text:style-name="T16">「看見分子相遇的奇妙」</text:span><text:span text:style-name="T17">常設</text:span><text:span text:style-name="T18">展活動由中央研究院原分所、遠哲</text:span><text:span text:style-name="T19">科學教育</text:span><text:span text:style-name="T20">基金會及國立台灣科學教育館共同主辦，此展覽最大亮點為首次公開展示的「交叉分子束儀器</text:span><text:span text:style-name="T21">—35 inch</text:span><text:span text:style-name="T22">」，這項儀器支撐了李遠哲博士的諾貝爾級科學成就，我們希望能藉此展覽啟發學生對科學之美的認識，並深化其在科技工藝等（</text:span><text:span text:style-name="T23">STEAM</text:span><text:span text:style-name="T24">）領域的綜合能力之學習，與臺灣</text:span><text:span text:style-name="T25">108</text:span><text:span text:style-name="T26">課綱的教育理念深度契合。</text:span></text:p>
      <text:p text:style-name="P27"><text:span text:style-name="T28">本計畫旨在彌補傳統課堂教學在實作和情境體驗方面的</text:span><text:span text:style-name="T29">侷限</text:span><text:span text:style-name="T30">，透過基金會的資源和專業，為學生提供一個將理論知識與實際應用結合的平台。基金會的科學教育核心理念是「探索、體驗、玩科學」，透過多元主題的互動式展示與豐富有趣的科學教育活動，引發學生對科學的興趣。本計畫強調透過系統性的觀察和實驗，培養學生對世界的好奇心與科學思維，使其能獨立學習、明辨性思考、創新思維及解決問題，為科學和科技世界做出貢獻。</text:span></text:p>
      <text:p text:style-name="P31"/>
      <text:h text:style-name="P32" text:outline-level="2"><text:span text:style-name="T33">活動目標與學習效益</text:span></text:h>
      <text:p text:style-name="P34"><text:span text:style-name="T35">本計畫透過精心設計的活動內容，旨在為</text:span><text:span text:style-name="T36">國、高中</text:span><text:span text:style-name="T37">職學校</text:span><text:span text:style-name="T38">的科學教育帶來實質助益：</text:span></text:p>
      <text:h text:style-name="P39" text:outline-level="3"><text:span text:style-name="T40">總體目標</text:span></text:h>
      <text:list text:style-name="LFO1" text:continue-numbering="true">
        <text:list-item>
          <text:p text:style-name="P41"><text:span text:style-name="T42">激發科學興趣與諾貝爾科學啟蒙：</text:span><text:span text:style-name="T43"><text:s/></text:span><text:span text:style-name="T44">透過</text:span><text:span text:style-name="T45">常設</text:span><text:span text:style-name="T46">展，激發學生對諾貝爾級科學研究的好奇心，並從李遠哲博士的學研歷程中獲得啟發。</text:span></text:p>
        </text:list-item>
        <text:list-item>
          <text:p text:style-name="P47"><text:span text:style-name="T48">培養探究實作能力：</text:span><text:span text:style-name="T49"><text:s/></text:span><text:span text:style-name="T50">鼓勵學生動手操作展場實驗，提升問題解決能力。</text:span></text:p>
        </text:list-item>
        <text:list-item>
          <text:p text:style-name="P51"><text:span text:style-name="T52">深化</text:span><text:span text:style-name="T53">STSE</text:span><text:span text:style-name="T54">理解與環境永續意識：</text:span><text:span text:style-name="T55"><text:s/></text:span><text:span text:style-name="T56">幫助學生理解科學、科技、社會與環境（</text:span><text:span text:style-name="T57">STSE</text:span><text:span text:style-name="T58">）關係，特別是氣候變遷與臭氧層破洞的科學本質，培養永續減碳的責任感。</text:span></text:p>
        </text:list-item>
        <text:list-item>
          <text:p text:style-name="P59"><text:span text:style-name="T60">提升數位素養：</text:span><text:span text:style-name="T61"><text:s/></text:span><text:span text:style-name="T62">引入</text:span><text:span text:style-name="T63">AI</text:span><text:span text:style-name="T64">輔助學習，培養學生運用新興科技工具進行自主學習與批判性思考。</text:span></text:p>
        </text:list-item>
      </text:list>
      <text:p text:style-name="P65"/>
      <text:h text:style-name="P66" text:outline-level="3"><text:span text:style-name="T67">預期學習成果</text:span></text:h>
      <text:list text:style-name="LFO2" text:continue-numbering="true">
        <text:list-item>
          <text:p text:style-name="P68"><text:span text:style-name="T69">學生能描述李遠哲院士的學研歷程及其諾貝爾級突破性發現（如交叉分子束儀器）。</text:span></text:p>
        </text:list-item>
        <text:list-item>
          <text:p text:style-name="P70"><text:span text:style-name="T71">學生能理解交叉分子束儀器如何協助解釋臭氧層破洞的因素之一，進一步認識氣候變遷的科學本質。</text:span></text:p>
        </text:list-item>
        <text:list-item>
          <text:p text:style-name="P72"><text:span text:style-name="T73">學生能透過暖化熱輻射實驗，理解溫室效應原理，並操作簡易實驗驗證科學現象。</text:span></text:p>
        </text:list-item>
        <text:list-item>
          <text:p text:style-name="P74"><text:span text:style-name="T75">學生能將所學知識應用於日常生活及環境議題，重視永續及減碳。</text:span></text:p>
        </text:list-item>
        <text:list-item>
          <text:p text:style-name="P76">學生能運用AI工具輔助查詢、理解或討論科學概念，並具備初步資訊判讀能力，同時思考AI發展的永續性議題。</text:p>
        </text:list-item>
      </text:list>
      <text:p text:style-name="P77"><text:span text:style-name="T78">表</text:span><text:span text:style-name="T79">1</text:span><text:span text:style-name="T80">：特展內容與科學教育效益表</text:span>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<text:span text:style-name="T88">活動項目</text:span></text:p>
          </table:table-cell>
          <table:table-cell table:style-name="TableCell89">
            <text:p text:style-name="P90"><text:span text:style-name="T91">主要學習效益</text:span></text:p>
          </table:table-cell>
          <table:table-cell table:style-name="TableCell92">
            <text:p text:style-name="P93"><text:span text:style-name="T94">對應</text:span><text:span text:style-name="T95">108</text:span><text:span text:style-name="T96">課綱</text:span><text:span text:style-name="T97">/</text:span><text:span text:style-name="T98">核心素養</text:span></text:p>
          </table:table-cell>
        </table:table-row>
        <table:table-row table:style-name="TableRow99">
          <table:table-cell table:style-name="TableCell100">
            <text:p text:style-name="P101"><text:span text:style-name="T102">展場導覽：諾貝爾科學之美</text:span><text:span text:style-name="T103">—</text:span><text:span text:style-name="T104">李遠哲院士與交叉分子束儀器</text:span></text:p>
          </table:table-cell>
          <table:table-cell table:style-name="TableCell105">
            <text:p text:style-name="P106"><text:span text:style-name="T107">激發科學興趣，認識科學本質，啟發科學志向，理解諾貝爾級研究的影響。</text:span></text:p>
          </table:table-cell>
          <table:table-cell table:style-name="TableCell108">
            <text:p text:style-name="P109"><text:span text:style-name="T110">探究與實作，科技資訊與媒體素養，系統思考與問題解決。</text:span></text:p>
          </table:table-cell>
        </table:table-row>
        <table:table-row table:style-name="TableRow111">
          <table:table-cell table:style-name="TableCell112">
            <text:p text:style-name="P113"><text:span text:style-name="T114">動手玩科學探究：暖化熱輻射實驗與環境議題討論</text:span></text:p>
          </table:table-cell>
          <table:table-cell table:style-name="TableCell115">
            <text:p text:style-name="P116"><text:span text:style-name="T117">透過實作理解科學原理，培養探究能力、觀察記錄與數據分析，建立環境科學認知，重視永續及減碳。</text:span></text:p>
          </table:table-cell>
          <table:table-cell table:style-name="TableCell118">
            <text:p text:style-name="P119"><text:span text:style-name="T120">探究與實作，符號運用與溝通表達，解決問題。</text:span></text:p>
          </table:table-cell>
        </table:table-row>
        <table:table-row table:style-name="TableRow121">
          <table:table-cell table:style-name="TableCell122">
            <text:p text:style-name="P123"><text:span text:style-name="T124">深度探討與</text:span><text:span text:style-name="T125">AI</text:span><text:span text:style-name="T126">輔助學習：永續與減碳的未來</text:span></text:p>
          </table:table-cell>
          <table:table-cell table:style-name="TableCell127">
            <text:p text:style-name="P128"><text:span text:style-name="T129">全面理解氣候變遷，掌握</text:span><text:span text:style-name="T130">AI</text:span><text:span text:style-name="T131">輔助學習技巧，培養批判性思維與資訊判讀能力，激發環境保護責任感，思考</text:span><text:span text:style-name="T132">AI</text:span><text:span text:style-name="T133">與永續的關係。</text:span></text:p>
          </table:table-cell>
          <table:table-cell table:style-name="TableCell134">
            <text:p text:style-name="P135"><text:span text:style-name="T136">科技資訊與媒體素養，系統思考與問題解決，規劃執行與創新應變。</text:span></text:p>
          </table:table-cell>
        </table:table-row>
      </table:table>
      <text:p text:style-name="P137"/>
      <text:h text:style-name="P138" text:outline-level="2"><text:span text:style-name="T139">科學教育活動內容與流程</text:span></text:h>
      <text:p text:style-name="P140"><text:span text:style-name="T141">本計畫總時長約</text:span><text:span text:style-name="T142">為</text:span><text:span text:style-name="T143">2</text:span><text:span text:style-name="T144">小時，分為三個緊密相連的環節，旨在確保學生從被動接收到主動參與，逐步深入科學探究。</text:span></text:p>
      <text:p text:style-name="P145"/>
      <text:soft-page-break/>
      <text:h text:style-name="P146" text:outline-level="3"><text:span text:style-name="T147">A.<text:s/></text:span><text:span text:style-name="T148">展場導覽：諾貝爾科學之美</text:span><text:span text:style-name="T149">—</text:span><text:span text:style-name="T150">李遠哲院士與交叉分子束儀器</text:span><text:span text:style-name="T151"><text:s/>(30</text:span><text:span text:style-name="T152">分鐘</text:span><text:span text:style-name="T153">)</text:span></text:h>
      <text:p text:style-name="P154"><text:span text:style-name="T155">此導覽聚焦於「看見分子相遇的奇妙」特展，特別是李遠哲院士的諾貝爾級研究及其核心儀器「交叉分子束儀器</text:span><text:span text:style-name="T156">—35 inch</text:span><text:span text:style-name="T157">」。導覽將透過「科學故事化教學」，深入淺出地介紹包括李遠哲院士如何獲得諾貝爾化學獎的學研歷程。這項儀器被譽為「看見化學反應的</text:span><text:span text:style-name="T158">Playground</text:span><text:span text:style-name="T159">」，它如何協助科學家解釋臭氧層破洞的因素之一，進一步認識氣候變遷的科學本質，將是導覽重點。</text:span></text:p>
      <text:p text:style-name="P160"><text:span text:style-name="T161">解說員將引導學生參觀「李遠哲院士</text:span><text:span text:style-name="T162">&amp;</text:span><text:span text:style-name="T163">交叉分子束故事區」與「科學原理解說區」，運用生動比喻和互動提問，引導學生思考科學家的人格特質和科學探究的本質。在展覽環境中，學生能將科學家的故事與實體展示物連結，創造沉浸式學習體驗。本環節旨在啟發學生對諾貝爾級科學研究的興趣，認識李遠哲院士作為榜樣的力量，並連結科學知識與其在人類社會發展中的作用。</text:span></text:p>
      <text:p text:style-name="P164"/>
      <text:h text:style-name="P165" text:outline-level="3"><text:span text:style-name="T166">B.<text:s/></text:span><text:span text:style-name="T167">動手玩科學探究：暖化熱輻射實驗與環境議題討論</text:span><text:span text:style-name="T168"><text:s/>(30</text:span><text:span text:style-name="T169">分鐘</text:span><text:span text:style-name="T170">)</text:span></text:h>
      <text:p text:style-name="P171"><text:span text:style-name="T172">本環節透過「看見分子相遇的奇妙」特展中的「動手玩科學探究」區域，讓學生親身體驗暖化的熱輻射實驗，了解熱輻射與溫室氣體的效應</text:span><text:span text:style-name="T173"><text:s/></text:span><text:span text:style-name="T174">5</text:span><text:span text:style-name="T175">。透過身體感官探索熱能傳導與分子行為，打開通往永續科技的第一扇窗。</text:span></text:p>
      <text:p text:style-name="P176"><text:span text:style-name="T177">實驗設計考量</text:span><text:span text:style-name="T178">國、高中</text:span><text:span text:style-name="T179">職</text:span><text:span text:style-name="T180">學生理解能力與操作安全性，由解說員帶領學生操作展場實驗，並進行延伸問答討論，進一步了解環境惡化議題，重視永續及減碳。實驗過程中，教育人員將引導學生觀察、記錄數據，並鼓勵他們提出問題、分析結果，討論實驗結果與真實世界溫室效應的關聯。同時，本環節將糾正常見的科學迷思，例如臭氧層破洞與全球暖化的關係。本環節旨在透過實作理解溫室效應原理，培養實驗操作與數據分析能力，並建立對環境科學議題的深入認知，進而重視永續及減碳。</text:span></text:p>
      <text:p text:style-name="P181"/>
      <text:h text:style-name="P182" text:outline-level="3"><text:span text:style-name="T183">C.<text:s/></text:span><text:span text:style-name="T184">深度探討與</text:span><text:span text:style-name="T185">AI</text:span><text:span text:style-name="T186">輔助學習：永續與減碳的未來</text:span><text:span text:style-name="T187"><text:s/>(30</text:span><text:span text:style-name="T188">分鐘</text:span><text:span text:style-name="T189">)</text:span></text:h>
      <text:p text:style-name="P190"><text:span text:style-name="T191">此環節將在暖化熱輻射實驗基礎上，深化學生對氣候變遷相關科學概念的理解，並引入</text:span><text:span text:style-name="T192">AI</text:span><text:span text:style-name="T193">作為輔助學習與探究的創新工具，同時強調永續與減碳的重要性。</text:span></text:p>
      <text:p text:style-name="P194"><text:span text:style-name="T195">AI</text:span><text:span text:style-name="T196">輔助自學與概念理解：</text:span></text:p>
      <text:p text:style-name="P197"><text:span text:style-name="T198">本計畫將介紹學生如何運用生成式</text:span><text:span text:style-name="T199">AI</text:span><text:span text:style-name="T200">平台（如</text:span><text:span text:style-name="T201">ChatGPT, Gemini, Microsoft Copilot</text:span><text:span text:style-name="T202">等）作為個人化學習工具。</text:span><text:span text:style-name="T203">AI</text:span><text:span text:style-name="T204">可協助學生釐清複雜科學概念、生成解釋、回答疑問、或提供額外學習資源。本環節將指導學生使用</text:span><text:span text:style-name="T205">AI</text:span><text:span text:style-name="T206">工具進行快速彙整核心議題相關資訊、問題發想、及檢視學習理解程度等。同時，本計畫也</text:span><text:soft-page-break/><text:span text:style-name="T207">強調對</text:span><text:span text:style-name="T208">AI</text:span><text:span text:style-name="T209">生成內容的批判性評估與事實查核，培養學生資訊判斷能力和學術倫理意識。</text:span></text:p>
      <text:p text:style-name="P210"><text:span text:style-name="T211">本環節亦將討論</text:span><text:span text:style-name="T212">AI</text:span><text:span text:style-name="T213">如何分析學習數據以提供個人化學習路徑，以及如何利用</text:span><text:span text:style-name="T214">AI</text:span><text:span text:style-name="T215">模擬科學現象或分析數據，提升探究能力。對於</text:span><text:span text:style-name="T216">國、高中</text:span><text:span text:style-name="T217">職</text:span><text:span text:style-name="T218">生，討論將進一步擴展至</text:span><text:span text:style-name="T219">AI</text:span><text:span text:style-name="T220">的倫理與永續議題，例如</text:span><text:span text:style-name="T221">AI</text:span><text:span text:style-name="T222">技術發展所帶來的龐大能源消耗與碳足跡問題，以及「負責任的</text:span><text:span text:style-name="T223">AI</text:span><text:span text:style-name="T224">」概念。這將氣候變遷與科技發展連結，培養學生對科技社會影響的全面理解。</text:span></text:p>
      <text:p text:style-name="P225"><text:span text:style-name="T226">表</text:span><text:span text:style-name="T227">2</text:span><text:span text:style-name="T228">：活動流程與時間規劃</text:span>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<text:span text:style-name="T238">時間</text:span></text:p>
          </table:table-cell>
          <table:table-cell table:style-name="TableCell239">
            <text:p text:style-name="P240"><text:span text:style-name="T241">活動項目</text:span></text:p>
          </table:table-cell>
          <table:table-cell table:style-name="TableCell242">
            <text:p text:style-name="P243"><text:span text:style-name="T244">內容概述</text:span></text:p>
          </table:table-cell>
          <table:table-cell table:style-name="TableCell245">
            <text:p text:style-name="P246"><text:span text:style-name="T247">學習方法</text:span><text:span text:style-name="T248">/</text:span><text:span text:style-name="T249">特色</text:span></text:p>
          </table:table-cell>
          <table:table-cell table:style-name="TableCell250">
            <text:p text:style-name="P251"><text:span text:style-name="T252">對應學習效益</text:span></text:p>
          </table:table-cell>
        </table:table-row>
        <table:table-row table:style-name="TableRow253">
          <table:table-cell table:style-name="TableCell254">
            <text:p text:style-name="P255"><text:span text:style-name="T256">30</text:span><text:span text:style-name="T257">分鐘</text:span></text:p>
          </table:table-cell>
          <table:table-cell table:style-name="TableCell258">
            <text:p text:style-name="P259"><text:span text:style-name="T260">展場導覽：諾貝爾科學之美</text:span><text:span text:style-name="T261">—</text:span><text:span text:style-name="T262">李遠哲院士與交叉分子束儀器</text:span></text:p>
          </table:table-cell>
          <table:table-cell table:style-name="TableCell263">
            <text:p text:style-name="P264"><text:span text:style-name="T265">透過故事化教學，介紹李遠哲院士生平與諾貝爾級重要發現，連結展館展品，特別是交叉分子束儀器及其對臭氧層破洞的解釋。</text:span></text:p>
          </table:table-cell>
          <table:table-cell table:style-name="TableCell266">
            <text:p text:style-name="P267"><text:span text:style-name="T268">互動式導覽，故事化教學</text:span></text:p>
          </table:table-cell>
          <table:table-cell table:style-name="TableCell269">
            <text:p text:style-name="P270"><text:span text:style-name="T271">激發科學興趣，認識科學本質，啟發科學志向，理解諾貝爾研究。</text:span></text:p>
          </table:table-cell>
        </table:table-row>
        <table:table-row table:style-name="TableRow272">
          <table:table-cell table:style-name="TableCell273">
            <text:p text:style-name="P274"><text:span text:style-name="T275">30</text:span><text:span text:style-name="T276">分鐘</text:span></text:p>
          </table:table-cell>
          <table:table-cell table:style-name="TableCell277">
            <text:p text:style-name="P278"><text:span text:style-name="T279">動手玩科學探究：暖化熱輻射實驗與環境議題討論</text:span></text:p>
          </table:table-cell>
          <table:table-cell table:style-name="TableCell280">
            <text:p text:style-name="P281"><text:span text:style-name="T282">學生動手操作暖化熱輻射實驗，觀察溫室氣體對溫度的影響，並由解說員帶領討論環境惡化議題，重視永續及減碳。</text:span></text:p>
          </table:table-cell>
          <table:table-cell table:style-name="TableCell283">
            <text:p text:style-name="P284"><text:span text:style-name="T285">探究式學習，動手實作</text:span></text:p>
          </table:table-cell>
          <table:table-cell table:style-name="TableCell286">
            <text:p text:style-name="P287"><text:span text:style-name="T288">理解科學原理，培養實驗技能，建立環境科學認知，重視永續減碳。</text:span></text:p>
          </table:table-cell>
        </table:table-row>
        <table:table-row table:style-name="TableRow289">
          <table:table-cell table:style-name="TableCell290">
            <text:p text:style-name="P291"><text:span text:style-name="T292">30</text:span><text:span text:style-name="T293">分鐘</text:span></text:p>
          </table:table-cell>
          <table:table-cell table:style-name="TableCell294">
            <text:p text:style-name="P295"><text:span text:style-name="T296">深度探討與</text:span><text:span text:style-name="T297">AI</text:span><text:span text:style-name="T298">輔助學習：永續與減碳的未來</text:span></text:p>
          </table:table-cell>
          <table:table-cell table:style-name="TableCell299">
            <text:p text:style-name="P300"><text:span text:style-name="T301">解說員說明氣候變遷議題，再運用</text:span><text:span text:style-name="T302">AI</text:span><text:span text:style-name="T303">工具輔助查詢、理解與討論新科學概念，並探討</text:span><text:span text:style-name="T304">AI</text:span><text:span text:style-name="T305">倫理與永續議題。</text:span></text:p>
          </table:table-cell>
          <table:table-cell table:style-name="TableCell306">
            <text:p text:style-name="P307"><text:span text:style-name="T308">解說員先說明</text:span><text:span text:style-name="T309">AI</text:span><text:span text:style-name="T310">正確輔助學習使用方式，然後展示利用</text:span><text:span text:style-name="T311">AI</text:span><text:span text:style-name="T312">延伸自主學習，並與學生互動回答</text:span></text:p>
          </table:table-cell>
          <table:table-cell table:style-name="TableCell313">
            <text:p text:style-name="P314"><text:span text:style-name="T315">全面理解氣候變遷，提升數位素養，培養批判思考，思考</text:span><text:span text:style-name="T316">AI</text:span><text:span text:style-name="T317">與永續。</text:span></text:p>
          </table:table-cell>
        </table:table-row>
      </table:table>
      <text:p text:style-name="P318"/>
      <text:h text:style-name="P319" text:outline-level="2"><text:span text:style-name="T320">對學校科學教育的助益與課程連結</text:span></text:h>
      <text:p text:style-name="P321"><text:span text:style-name="T322">本計畫為</text:span><text:span text:style-name="T323">國、高中</text:span><text:span text:style-name="T324">職</text:span><text:span text:style-name="T325">的科學教育提供多方面實質助益，並與貴校現行課程綱要及發展特色緊密連結。</text:span></text:p>
      <text:p text:style-name="P326"/>
      <text:h text:style-name="P327" text:outline-level="3"><text:span text:style-name="T328">配合正規課程，豐富學習資源</text:span></text:h>
      <text:p text:style-name="P329"><text:span text:style-name="T330">本計畫作為學校正規科學課程的延伸，提供獨特的非制式學習環境，彌補課堂教學在實作、情境體驗和前沿科學接觸方面的不足。本基金會擁有專業的展覽內容、互動展品和經驗豐富的教育人員，能提供學校難以獨立複製的學習資源。透過與本基金會的合作，學校能有效利用外部資源，提升科學教育的廣度與深度，特別是在科學探究與實作、環境教育等領域。</text:span></text:p>
      <text:h text:style-name="P331" text:outline-level="3"><text:span text:style-name="T332">全面提升學生科學素養與</text:span><text:span text:style-name="T333">21</text:span><text:span text:style-name="T334">世紀技能</text:span></text:h>
      <text:list text:style-name="LFO3" text:continue-numbering="true">
        <text:list-item>
          <text:p text:style-name="P335"><text:span text:style-name="T336">培養科學探究與實作能力：</text:span><text:span text:style-name="T337"><text:s/></text:span><text:span text:style-name="T338">本活動強調動手做實驗與探究過程，直接呼應</text:span><text:span text:style-name="T339">108</text:span><text:span text:style-name="T340">課綱中「科學探究與實作」的核心精神，與</text:span><text:span text:style-name="T341">國、高中</text:span><text:span text:style-name="T342">以「探究為課程主軸，規劃專題研究為校訂必修」的課程發展方向高度契合。</text:span></text:p>
        </text:list-item>
        <text:list-item>
          <text:p text:style-name="P343"><text:span text:style-name="T344">強化</text:span><text:span text:style-name="T345">STSE</text:span><text:span text:style-name="T346">素養與永續減碳意識：</text:span><text:span text:style-name="T347"><text:s/></text:span><text:span text:style-name="T348">透過李遠哲院士的研究、暖化熱輻射實驗與氣候變遷討論，學生將能更深入理解科學、科技、社會與環境關係，培養對全球議題的關懷與行動力。</text:span></text:p>
        </text:list-item>
        <text:list-item>
          <text:p text:style-name="P349"><text:span text:style-name="T350">發展數位與</text:span><text:span text:style-name="T351">AI</text:span><text:span text:style-name="T352">素養：</text:span><text:span text:style-name="T353"><text:s/></text:span><text:span text:style-name="T354">引入</text:span><text:span text:style-name="T355">AI</text:span><text:span text:style-name="T356">輔助學習，培養學生運用</text:span><text:span text:style-name="T357">AI</text:span><text:span text:style-name="T358">工具進行自主學習、資訊判讀與批判性思考的能力，為未來數位時代做好準備。這與</text:span><text:span text:style-name="T359">國、高中</text:span><text:span text:style-name="T360">「運用數位學習協助學生自主學習與差異化學習」以及「結合學界與業界資源、發展人工智慧專班連結未來世界」的經營策略高度一致。</text:span></text:p>
        </text:list-item>
      </text:list>
      <text:p text:style-name="P361"/>
      <text:h text:style-name="P362" text:outline-level="2"><text:span text:style-name="T363">預期成效與評估機制</text:span></text:h>
      <text:p text:style-name="P364"><text:span text:style-name="T365">為確保本計畫能達到預期成效並作為未來優化的依據，本基金會將採用多元化的評估。</text:span></text:p>
      <text:p text:style-name="P366"/>
      <text:h text:style-name="P367" text:outline-level="3"><text:span text:style-name="T368">預期成效</text:span></text:h>
      <text:list text:style-name="LFO7" text:continue-numbering="true">
        <text:list-item>
          <text:p text:style-name="P369"><text:span text:style-name="T370">學生學習成效：</text:span><text:span text:style-name="T371"><text:s/></text:span><text:span text:style-name="T372">學生對李遠哲院士研究、交叉分子束儀器、臭氧層破洞、溫室效應與氣候變遷相關知識的理解度將顯著提升。</text:span></text:p>
        </text:list-item>
        <text:list-item>
          <text:p text:style-name="P373"><text:span text:style-name="T374">技能發展：</text:span><text:span text:style-name="T375"><text:s/></text:span><text:span text:style-name="T376">學生在科學探究、批判性思考、問題解決及</text:span><text:span text:style-name="T377">AI</text:span><text:span text:style-name="T378">工具應用等方面的能力將顯著提升，符合</text:span><text:span text:style-name="T379">國、高中</text:span><text:span text:style-name="T380">對學生「問題解決」能力的培養目標。</text:span></text:p>
        </text:list-item>
        <text:list-item>
          <text:p text:style-name="P381"><text:span text:style-name="T382">態度與興趣：</text:span><text:span text:style-name="T383"><text:s/></text:span><text:span text:style-name="T384">學生對科學的興趣與好奇心將增強，並對科學家精神、環境保護議題及永續減碳產生更深的認同。</text:span></text:p>
        </text:list-item>
        <text:list-item>
          <text:p text:style-name="P385"><text:span text:style-name="T386">教師專業成長：</text:span><text:span text:style-name="T387"><text:s/></text:span><text:span text:style-name="T388">隨隊教師可從活動中獲得新的教學啟發與資源。</text:span></text:p>
        </text:list-item>
        <text:list-item>
          <text:p text:style-name="P389"><text:span text:style-name="T390">學校教育品質：</text:span><text:span text:style-name="T391"><text:s/></text:span><text:span text:style-name="T392">提升學校科學教育的多元性與創新性，展現學校在推動素養導向教育、科技輔助自主學習及</text:span><text:span text:style-name="T393">AI</text:span><text:span text:style-name="T394">教育方面的積極作為。</text:span></text:p>
        </text:list-item>
      </text:list>
      <text:soft-page-break/>
      <text:p text:style-name="P395">報名網頁:<text:s/>https://www.ytlee.org.tw/activity/2644</text:p>
      <text:p text:style-name="P396">聯絡主辦單位</text:p>
      <text:p text:style-name="P397">如有任何問題，可來電或來信詢問，方式如下～</text:p>
      <text:p text:style-name="P398">報名網頁問題</text:p>
      <text:p text:style-name="P399">遠哲基金會承辦人:<text:s/>洪小姐<text:s/>/ (02)2363118 #12</text:p>
      <text:p text:style-name="P400">遠哲基金會Email：yt12@ytlee.org.tw</text:p>
      <text:p text:style-name="P401"/>
      <text:p text:style-name="P402"/>
      <text:p text:style-name="P403">課程&amp;預約詳情後續確認問題</text:p>
      <text:p text:style-name="P404">中研院原分所聯絡人：</text:p>
      <text:p text:style-name="P405">張天泰<text:s/>博士<text:s/>聯絡電話: 0908-532-369</text:p>
      <text:p text:style-name="P406"><text:span text:style-name="T407">Emailknightchang24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exe</meta:initial-creator>
    <dc:creator>user</dc:creator>
    <meta:creation-date>2026-08-20T01:46:00Z</meta:creation-date>
    <dc:date>2026-08-20T01:46:00Z</dc:date>
    <meta:template xlink:href="Normal" xlink:type="simple"/>
    <meta:editing-cycles>2</meta:editing-cycles>
    <meta:editing-duration>PT0S</meta:editing-duration>
    <meta:document-statistic meta:page-count="6" meta:paragraph-count="8" meta:word-count="618" meta:character-count="4138" meta:row-count="29" meta:non-whitespace-character-count="3528"/>
  </office:meta>
</office:document-meta>
</file>